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5185 voor het dempen van oppervlaktewater ter hoogte van 't Hoogtlaan 17 te Noordwijkerhout.</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 het dempen van oppervlaktewater ter hoogte van 't Hoogtlaan 17 te Noordwijkerhout.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text:p>
            <text:p text:style-name="common-al"> U kunt Rijnland tot 23 september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131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1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1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25185 voor het dempen van oppervlaktewater ter hoogte van 't Hoogtlaan 17 te Noordwijkerhout.</meta:user-defined>
    <meta:user-defined meta:name="OVERHEIDop.datumEindeReactietermijn">2026-09-23</meta:user-defined>
    <meta:user-defined meta:name="OVERHEIDop.TilID/OVERHEIDop.terinzageleggingOP">til-2026-32092</meta:user-defined>
    <meta:user-defined meta:name="DCTERMS.W3CDTF/DCTERMS.available">2026-08-13</meta:user-defined>
    <meta:user-defined meta:name="DCTERMS.W3CDTF/OVERHEIDop.jaargang">2026</meta:user-defined>
    <meta:user-defined meta:name="OVERHEIDop.publicationIssue">21314</meta:user-defined>
    <meta:user-defined meta:name="OVERHEIDop.WsbID/DC.identifier">wsb-2026-21314</meta:user-defined>
    <meta:user-defined meta:name="OVERHEIDop.versieInformatie"/>
  </office:meta>
</office:document-meta>
</file>