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vervangen van de stuw in primaire watergang 008060 ter hoogte van Eendenkade te Aalst</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vervangen van de stuw in primaire watergang 008060 ter hoogte van Eendenkade te Aalst. 
</text:p>
            <text:p text:style-name="common-al">Zaaknummer: 336893
</text:p>
            <text:p text:style-name="common-al">DSO verzoeknummer: 2026061901016
</text:p>
            <text:p text:style-name="common-al">Start bezwaartermijn: 12-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30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0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0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336893</meta:user-defined>
    <meta:user-defined meta:name="DCTERMS.abstract">het vervangen van de stuw in primaire watergang 008060 ter hoogte van Eendenkade te Aalst</meta:user-defined>
    <dc:language>nl</dc:language>
    <meta:user-defined meta:name="OVERHEIDop.locatietype/OVERHEIDop.gebiedsmarkering">Punt</meta:user-defined>
    <meta:user-defined meta:name="OVERHEIDop.locatietype/OVERHEIDop.gebiedsmarkering">Vlak</meta:user-defined>
    <meta:user-defined meta:name="DC.title">Waterschap Rivierenland - verlenen omgevingsvergunning voor het vervangen van de stuw in primaire watergang 008060 ter hoogte van Eendenkade te Aalst</meta:user-defined>
    <meta:user-defined meta:name="DCTERMS.W3CDTF/DCTERMS.available">2026-08-13</meta:user-defined>
    <meta:user-defined meta:name="DCTERMS.W3CDTF/OVERHEIDop.jaargang">2026</meta:user-defined>
    <meta:user-defined meta:name="OVERHEIDop.publicationIssue">21305</meta:user-defined>
    <meta:user-defined meta:name="OVERHEIDop.WsbID/DC.identifier">wsb-2026-21305</meta:user-defined>
    <meta:user-defined meta:name="OVERHEIDop.versieInformatie"/>
  </office:meta>
</office:document-meta>
</file>