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224 onttrekken van oppervlaktewater voor het beregenen van aardappelen uit watergangen ten noordoosten van Ravens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an S. Veenstra te Smilde, voor het onttrekken van oppervlaktewater voor het beregenen van aardappelen uit watergangen ten noordoosten van Ravenswou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34</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224 onttrekken van oppervlaktewater voor het beregenen van aardappelen uit watergangen ten noordoosten van Ravenswoud</meta:user-defined>
    <meta:user-defined meta:name="DCTERMS.W3CDTF/DCTERMS.available">2026-08-13</meta:user-defined>
    <meta:user-defined meta:name="DCTERMS.W3CDTF/OVERHEIDop.jaargang">2026</meta:user-defined>
    <meta:user-defined meta:name="OVERHEIDop.publicationIssue">21299</meta:user-defined>
    <meta:user-defined meta:name="OVERHEIDop.WsbID/DC.identifier">wsb-2026-21299</meta:user-defined>
    <meta:user-defined meta:name="OVERHEIDop.versieInformatie"/>
  </office:meta>
</office:document-meta>
</file>