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09167 verwijderen en aanleggen van laag- en middenspanningskabels ter hoogte van Nieuwstad 4 te Hindeloop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0-08-2026 heeft het dagelijks bestuur van Wetterskip Fryslân een omgevingsvergunning wateractiviteit verleend aan Liander N.V. te Arnhem, voor het verwijderen en aanleggen van laag- en middenspanningskabels ter hoogte van Nieuwstad 4 te Hindeloopen.</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9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219</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mgevingsvergunning wateractiviteit WF-1009167 verwijderen en aanleggen van laag- en middenspanningskabels ter hoogte van Nieuwstad 4 te Hindeloopen</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297</meta:user-defined>
    <meta:user-defined meta:name="OVERHEIDop.WsbID/DC.identifier">wsb-2026-21297</meta:user-defined>
    <meta:user-defined meta:name="OVERHEIDop.versieInformatie"/>
  </office:meta>
</office:document-meta>
</file>