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9156 dempen en compenseren van een watergang t.h.v. Buorren 1, Lytsewier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0-08-2026 heeft het dagelijks bestuur van Wetterskip Fryslân een aanvraag ontvangen van Maatschap J. en T.P. Jaarsma te Lytsewierrum, voor het dempen en compenseren van een watergang t.h.v. Buorren 1, Lytsewierrum.</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29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9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9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177</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9156 dempen en compenseren van een watergang t.h.v. Buorren 1, Lytsewierrum</meta:user-defined>
    <meta:user-defined meta:name="DCTERMS.W3CDTF/DCTERMS.available">2026-08-13</meta:user-defined>
    <meta:user-defined meta:name="DCTERMS.W3CDTF/OVERHEIDop.jaargang">2026</meta:user-defined>
    <meta:user-defined meta:name="OVERHEIDop.publicationIssue">21293</meta:user-defined>
    <meta:user-defined meta:name="OVERHEIDop.WsbID/DC.identifier">wsb-2026-21293</meta:user-defined>
    <meta:user-defined meta:name="OVERHEIDop.versieInformatie"/>
  </office:meta>
</office:document-meta>
</file>