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aanbrengen van een uitlaatvoorziening ter hoogte van Sluisvlietpad in Krimpen aan de Lek.</text:p>
      <text:section text:name="zakelijke-mededeling_id1-3-2" text:style-name="zakelijke-mededeling">
        <text:section text:name="zakelijke-mededeling-tekst_id1-3-2-1" text:style-name="zakelijke-mededeling-tekst">
          <text:section text:name="tekst_id1-3-2-1-1" text:style-name="tekst">
            <text:p text:style-name="common-al">(zaaknummer 425077, verzenddatum 10 augustus 2026)</text:p>
            <text:p text:style-name="common-al"/>
            <text:p text:style-name="common-al">Het hoogheemraadschap heeft een omgevingsvergunning voor een wateractiviteit verleend. De omgevingsvergunning gaat over de volgende activiteiten: </text:p>
            <text:p text:style-name="common-al">- aanleggen van een uitlaatvoorziening;</text:p>
            <text:p text:style-name="common-al"> - verbinden van oppervlaktewaterlichamen  </text:p>
            <text:p text:style-name="common-al">- aanbrengen van grond op een peilscheiding; </text:p>
            <text:p text:style-name="common-al">- verwijderen van grond uit een peilscheiding. </text:p>
            <text:p text:style-name="common-al"> De activiteiten worden uitgevoerd ter hoogte van Sluisvlietpad in Krimpen aan de Lek, gemeente Krimpenerwaard.</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28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8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8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172</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Verleende vergunning voor het aanbrengen van een uitlaatvoorziening ter hoogte van Sluisvlietpad in Krimpen aan de Lek.</meta:user-defined>
    <meta:user-defined meta:name="DCTERMS.W3CDTF/DCTERMS.available">2026-08-12</meta:user-defined>
    <meta:user-defined meta:name="DCTERMS.W3CDTF/OVERHEIDop.jaargang">2026</meta:user-defined>
    <meta:user-defined meta:name="OVERHEIDop.publicationIssue">21289</meta:user-defined>
    <meta:user-defined meta:name="OVERHEIDop.WsbID/DC.identifier">wsb-2026-21289</meta:user-defined>
    <meta:user-defined meta:name="OVERHEIDop.versieInformatie"/>
  </office:meta>
</office:document-meta>
</file>