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plaatsen van hekken voor de locatie aan de Borgesiusweg in Wedde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plaatsen van hekken voor de locatie aan de Borgesiusweg in Wedde. De aanvraag is ontvangen op 29 juli 2026 en geregistreerd onder zaak HAS2026_Z62547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2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ennisgeving aanvraag omgevingsvergunning voor een wateractiviteit voor het plaatsen van hekken voor de locatie aan de Borgesiusweg in Wedde - waterschap Hunze en Aa’s</meta:user-defined>
    <meta:user-defined meta:name="OVERHEIDop.datumEindeReactietermijn">2026-09-23</meta:user-defined>
    <meta:user-defined meta:name="OVERHEIDop.TilID/OVERHEIDop.terinzageleggingOP">til-2026-32061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85</meta:user-defined>
    <meta:user-defined meta:name="OVERHEIDop.WsbID/DC.identifier">wsb-2026-21285</meta:user-defined>
    <meta:user-defined meta:name="OVERHEIDop.versieInformatie"/>
  </office:meta>
</office:document-meta>
</file>