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ozen van grondwater bij aanleg WKO MFA Omnipark, nabij Den Uil E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05-08-2026</text:span> een aanvraag voor een vergunning in het kader van de Omgevingswet ontvangen voor <text:span text:style-name="nadrukvet">Lozen van grondwater bij aanleg WKO MFA Omnipark, nabij Den Uil Erp</text:span>. De aanvraag is geregistreerd met zaaknummer 0654851232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7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51232</meta:user-defined>
    <meta:user-defined meta:name="DCTERMS.abstract">Lozen van grondwater bij aanleg WKO MFA Omnipark, nabij Den Uil Erp</meta:user-defined>
    <dc:language>nl</dc:language>
    <meta:user-defined meta:name="OVERHEIDop.locatietype/OVERHEIDop.gebiedsmarkering">Vlak</meta:user-defined>
    <meta:user-defined meta:name="DC.title">Aanvraag omgevingsvergunning Lozen van grondwater bij aanleg WKO MFA Omnipark, nabij Den Uil Erp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71</meta:user-defined>
    <meta:user-defined meta:name="OVERHEIDop.WsbID/DC.identifier">wsb-2026-21271</meta:user-defined>
    <meta:user-defined meta:name="OVERHEIDop.versieInformatie"/>
  </office:meta>
</office:document-meta>
</file>