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ppervlaktewaterlichaam aanleggen, wijzigen of dempen, Dam met duiker, Verharding aanbrengen, A-watergang, Koestraat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31-07-2026</text:span> een aanvraag voor een vergunning in het kader van de Omgevingswet ontvangen voor <text:span text:style-name="nadrukvet">Oppervlaktewaterlichaam aanleggen, wijzigen of dempen, Dam met duiker, Verharding aanbrengen, A-watergang, Koestraat Asten</text:span>. De aanvraag is geregistreerd met zaaknummer 0654849260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9260</meta:user-defined>
    <meta:user-defined meta:name="DCTERMS.abstract">Oppervlaktewaterlichaam aanleggen, wijzigen of dempen, Dam met duiker, Verharding aanbrengen, A-watergang, Koestraat Asten</meta:user-defined>
    <dc:language>nl</dc:language>
    <meta:user-defined meta:name="OVERHEIDop.locatietype/OVERHEIDop.gebiedsmarkering">Vlak</meta:user-defined>
    <meta:user-defined meta:name="DC.title">Aanvraag omgevingsvergunning Oppervlaktewaterlichaam aanleggen, wijzigen of dempen, Dam met duiker, Verharding aanbrengen, A-watergang, Koestraat As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70</meta:user-defined>
    <meta:user-defined meta:name="OVERHEIDop.WsbID/DC.identifier">wsb-2026-21270</meta:user-defined>
    <meta:user-defined meta:name="OVERHEIDop.versieInformatie"/>
  </office:meta>
</office:document-meta>
</file>