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aatwerkvoorschrift, Effluentverbetering RWZI Den Bosch, Treurenburg 4 's-Hertog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31-07-2026 </text:span>een aanvraag voor een vergunning in het kader van de Omgevingswet ontvangen voor <text:span text:style-name="nadrukvet">Maatwerkvoorschrift, Effluentverbetering RWZI Den Bosch, Treurenburg 4 's-Hertogenbosch</text:span>. De aanvraag is geregistreerd met zaaknummer 0654849125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26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9125</meta:user-defined>
    <meta:user-defined meta:name="DCTERMS.abstract">Maatwerkvoorschrift, Effluentverbetering RWZI Den Bosch, Treurenburg 4 's-Hertogenbosch</meta:user-defined>
    <dc:language>nl</dc:language>
    <meta:user-defined meta:name="OVERHEIDop.locatietype/OVERHEIDop.gebiedsmarkering">Vlak</meta:user-defined>
    <meta:user-defined meta:name="DC.title">Aanvraag omgevingsvergunning Maatwerkvoorschrift, Effluentverbetering RWZI Den Bosch, Treurenburg 4 's-Hertogenbosch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69</meta:user-defined>
    <meta:user-defined meta:name="OVERHEIDop.WsbID/DC.identifier">wsb-2026-21269</meta:user-defined>
    <meta:user-defined meta:name="OVERHEIDop.versieInformatie"/>
  </office:meta>
</office:document-meta>
</file>