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ronbemaling, Lozen bodem/riolering/oppervlaktwater, Valeriusstraat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9-07-2026</text:span> een aanvraag voor een vergunning in het kader van de Omgevingswet ontvangen voor <text:span text:style-name="nadrukvet">Bronbemaling, Lozen bodem/riolering/oppervlaktwater, Valeriusstraat Gemert</text:span>. De aanvraag is geregistreerd met zaaknummer 0654847780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26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7780</meta:user-defined>
    <meta:user-defined meta:name="DCTERMS.abstract">Bronbemaling, Lozen bodem/riolering/oppervlaktwater, Valeriusstraat Gemert</meta:user-defined>
    <dc:language>nl</dc:language>
    <meta:user-defined meta:name="OVERHEIDop.locatietype/OVERHEIDop.gebiedsmarkering">Vlak</meta:user-defined>
    <meta:user-defined meta:name="DC.title">Aanvraag omgevingsvergunning Bronbemaling, Lozen bodem/riolering/oppervlaktwater, Valeriusstraat Geme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68</meta:user-defined>
    <meta:user-defined meta:name="OVERHEIDop.WsbID/DC.identifier">wsb-2026-21268</meta:user-defined>
    <meta:user-defined meta:name="OVERHEIDop.versieInformatie"/>
  </office:meta>
</office:document-meta>
</file>