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leg steiger, A-watergang De Dieze, Calamiteitenroute Vogelstraat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3-07-2026</text:span> een aanvraag voor een vergunning in het kader van de Omgevingswet ontvangen voor <text:span text:style-name="nadrukvet">Aanleg steiger, A-watergang De Dieze, Calamiteitenroute Vogelstraat 's-Hertogenbosch</text:span>. De aanvraag is geregistreerd met zaaknummer 0654845938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5938</meta:user-defined>
    <meta:user-defined meta:name="DCTERMS.abstract">Aanleg steiger, A-watergang De Dieze, Calamiteitenroute Vogelstraat 's-Hertogenbosch</meta:user-defined>
    <dc:language>nl</dc:language>
    <meta:user-defined meta:name="OVERHEIDop.locatietype/OVERHEIDop.gebiedsmarkering">Vlak</meta:user-defined>
    <meta:user-defined meta:name="DC.title">Aanvraag omgevingsvergunning Aanleg steiger, A-watergang De Dieze, Calamiteitenroute Vogelstraat 's-Hertogenbosch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7</meta:user-defined>
    <meta:user-defined meta:name="OVERHEIDop.WsbID/DC.identifier">wsb-2026-21267</meta:user-defined>
    <meta:user-defined meta:name="OVERHEIDop.versieInformatie"/>
  </office:meta>
</office:document-meta>
</file>