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aatsen afdak, PVVR, A-watergang, Dokter Verbeecklaan 17,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0-07-2026 </text:span>een aanvraag voor een vergunning in het kader van de Omgevingswet ontvangen voor <text:span text:style-name="nadrukvet">Plaatsen afdak, PVVR, A-watergang, Dokter Verbeecklaan 17, Sint Anthonis</text:span>. De aanvraag is geregistreerd met zaaknummer 0654844178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4178</meta:user-defined>
    <meta:user-defined meta:name="DCTERMS.abstract">Plaatsen afdak, PVVR, A-watergang, Dokter Verbeecklaan 17, Sint Anthonis</meta:user-defined>
    <dc:language>nl</dc:language>
    <meta:user-defined meta:name="OVERHEIDop.locatietype/OVERHEIDop.gebiedsmarkering">Vlak</meta:user-defined>
    <meta:user-defined meta:name="DC.title">Aanvraag omgevingsvergunning Plaatsen afdak, PVVR, A-watergang, Dokter Verbeecklaan 17, Sint Anthonis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5</meta:user-defined>
    <meta:user-defined meta:name="OVERHEIDop.WsbID/DC.identifier">wsb-2026-21265</meta:user-defined>
    <meta:user-defined meta:name="OVERHEIDop.versieInformatie"/>
  </office:meta>
</office:document-meta>
</file>