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leg bushalte, A-watergang, Fluitenkruid-Deken Pompenstraat Em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0-07-2026</text:span> een aanvraag voor een vergunning in het kader van de Omgevingswet ontvangen voor <text:span text:style-name="nadrukvet">Aanleg bushalte, A-watergang, Fluitenkruid-Deken Pompenstraat Empel</text:span>. De aanvraag is geregistreerd met zaaknummer 0654843488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2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3488</meta:user-defined>
    <meta:user-defined meta:name="DCTERMS.abstract">Aanleg bushalte, A-watergang,  Fluitenkruid-Deken Pompenstraat Empel</meta:user-defined>
    <dc:language>nl</dc:language>
    <meta:user-defined meta:name="OVERHEIDop.locatietype/OVERHEIDop.gebiedsmarkering">Vlak</meta:user-defined>
    <meta:user-defined meta:name="DC.title">Aanvraag omgevingsvergunning Aanleg bushalte, A-watergang, Fluitenkruid-Deken Pompenstraat Emp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64</meta:user-defined>
    <meta:user-defined meta:name="OVERHEIDop.WsbID/DC.identifier">wsb-2026-21264</meta:user-defined>
    <meta:user-defined meta:name="OVERHEIDop.versieInformatie"/>
  </office:meta>
</office:document-meta>
</file>