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 bushalte, Beschermingszone, A-watergang, nabij Den-Uylborch,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0-07-2026</text:span> een aanvraag voor een vergunning in het kader van de Omgevingswet ontvangen voor <text:span text:style-name="nadrukvet">Aanleg bushalte, Beschermingszone, A-watergang, nabij Den-Uylborch, Rosmalen</text:span>. De aanvraag is geregistreerd met zaaknummer 065484346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3461</meta:user-defined>
    <meta:user-defined meta:name="DCTERMS.abstract">Aanleg bushalte, Beschermingszone, A-watergang, nabij Den-Uylborch, Rosmalen</meta:user-defined>
    <dc:language>nl</dc:language>
    <meta:user-defined meta:name="OVERHEIDop.locatietype/OVERHEIDop.gebiedsmarkering">Vlak</meta:user-defined>
    <meta:user-defined meta:name="DC.title">Aanvraag omgevingsvergunning Aanleg bushalte, Beschermingszone, A-watergang, nabij Den-Uylborch, Rosmal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2</meta:user-defined>
    <meta:user-defined meta:name="OVERHEIDop.WsbID/DC.identifier">wsb-2026-21262</meta:user-defined>
    <meta:user-defined meta:name="OVERHEIDop.versieInformatie"/>
  </office:meta>
</office:document-meta>
</file>