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D, Ontgraven of ophogen in de beschermingszone van een A-watergang, Buffer Parallelloop, Broekstraat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7-07-2026</text:span> een aanvraag voor een vergunning in het kader van de Omgevingswet ontvangen voor <text:span text:style-name="nadrukvet">VED, Ontgraven of ophogen in de beschermingszone van een A-watergang, Buffer Parallelloop, Broekstraat Someren</text:span>. De aanvraag is geregistreerd met zaaknummer 065484302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3021</meta:user-defined>
    <meta:user-defined meta:name="DCTERMS.abstract">VED, Ontgraven of ophogen in de beschermingszone van een A-watergang, Buffer Parallelloop, Broekstraat Someren</meta:user-defined>
    <dc:language>nl</dc:language>
    <meta:user-defined meta:name="OVERHEIDop.locatietype/OVERHEIDop.gebiedsmarkering">Vlak</meta:user-defined>
    <meta:user-defined meta:name="DC.title">Aanvraag omgevingsvergunning VED, Ontgraven of ophogen in de beschermingszone van een A-watergang, Buffer Parallelloop, Broekstraat Some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1</meta:user-defined>
    <meta:user-defined meta:name="OVERHEIDop.WsbID/DC.identifier">wsb-2026-21261</meta:user-defined>
    <meta:user-defined meta:name="OVERHEIDop.versieInformatie"/>
  </office:meta>
</office:document-meta>
</file>