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Burgemeester Rijnderslaan 7 1185MD Amstelveen - AGV - AGV2026-0037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Burgemeester Rijnderslaan 7 1185MD Amstelveen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10-08-2026 14:23 en geregistreerd onder zaaknummer AGV2026-003709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2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09</meta:user-defined>
    <meta:user-defined meta:name="DCTERMS.abstract">Omgevingsvergunning Water, Eurofiber Nederland B.V., ter hoogte van Burgemeester Rijnderslaan 7 in Amstelveen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Burgemeester Rijnderslaan 7 1185MD Amstelveen - AGV - AGV2026-003709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0</meta:user-defined>
    <meta:user-defined meta:name="OVERHEIDop.WsbID/DC.identifier">wsb-2026-21260</meta:user-defined>
    <meta:user-defined meta:name="OVERHEIDop.versieInformatie"/>
  </office:meta>
</office:document-meta>
</file>