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ijzigen watervergunning van waterschap Brabantse Delta voor uitvoeren van waterhuishoudkundige werkzaamheden ten behoeve van een wegreconstructie ter hoogte van de kruising tussen de A16 en de Lapdijk / Hoofdstraat te Zevenbergschen-Hoek.</text:p>
      <text:section text:name="zakelijke-mededeling_id1-3-2" text:style-name="zakelijke-mededeling">
        <text:section text:name="zakelijke-mededeling-tekst_id1-3-2-1" text:style-name="zakelijke-mededeling-tekst">
          <text:section text:name="tekst_id1-3-2-1-1" text:style-name="tekst">
            <text:p text:style-name="common-al">Besluitnummer 1057491 ingevolge de Waterschapsverordening waterschap Brabantse Delta 2024 bekend gemaakt op 10 augustus 2026 voor het wijzigen van de vergunning met besluitnummer 890016 voor het uitvoeren van waterhuishoudkundige werkzaamheden ten behoeve van een wegreconstructie ter hoogte van de kruising tussen de A16 en de Lapdijk / Hoofdstraat te Zevenbergschen-Hoek. </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1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2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2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OVERHEIDop.locatietype/OVERHEIDop.gebiedsmarkering">Weg</meta:user-defined>
    <meta:user-defined meta:name="DC.title">Wijzigen watervergunning van waterschap Brabantse Delta voor uitvoeren van waterhuishoudkundige werkzaamheden ten behoeve van een wegreconstructie ter hoogte van de kruising tussen de A16 en de Lapdijk / Hoofdstraat te Zevenbergschen-Hoek.</meta:user-defined>
    <meta:user-defined meta:name="DCTERMS.W3CDTF/DCTERMS.available">2026-08-12</meta:user-defined>
    <meta:user-defined meta:name="DCTERMS.W3CDTF/OVERHEIDop.jaargang">2026</meta:user-defined>
    <meta:user-defined meta:name="OVERHEIDop.externeBijlage">Besluit 1057491|exb-2026-28638</meta:user-defined>
    <meta:user-defined meta:name="OVERHEIDop.externeBijlage">CA200048-UO-DWP-T470_472_v2.0 (geanonimiseerd)|exb-2026-28639</meta:user-defined>
    <meta:user-defined meta:name="OVERHEIDop.externeBijlage">CA200048-UO-OI-T170_172_v2.0 (geanonimiseerd)|exb-2026-28640</meta:user-defined>
    <meta:user-defined meta:name="OVERHEIDop.externeBijlage">CA200048-UO-SIT-T070_072_v2.0 (geanonimiseerd)|exb-2026-28641</meta:user-defined>
    <meta:user-defined meta:name="OVERHEIDop.publicationIssue">21259</meta:user-defined>
    <meta:user-defined meta:name="OVERHEIDop.WsbID/DC.identifier">wsb-2026-21259</meta:user-defined>
    <meta:user-defined meta:name="OVERHEIDop.versieInformatie"/>
  </office:meta>
</office:document-meta>
</file>