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plaatsen van een tijdelijke beschoeiing bij de oever langs de Lentse Plas ter hoogte van Genesisstraat te Nijmeg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plaatsen van een tijdelijke beschoeiing bij de oever langs de Lentse Plas ter hoogte van Genesisstraat te Nijmegen. 
</text:p>
            <text:p text:style-name="common-al">Zaaknummer: 341377
</text:p>
            <text:p text:style-name="common-al">DSO verzoeknummer: 2026073000676
</text:p>
            <text:p text:style-name="common-al">Start bezwaartermijn: 11-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25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5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5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41377</meta:user-defined>
    <meta:user-defined meta:name="DCTERMS.abstract">het plaatsen van een tijdelijke beschoeiing bij de oever langs de Lentse Plas ter hoogte van Genesisstraat te Nijmegen</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plaatsen van een tijdelijke beschoeiing bij de oever langs de Lentse Plas ter hoogte van Genesisstraat te Nijmegen</meta:user-defined>
    <meta:user-defined meta:name="DCTERMS.W3CDTF/DCTERMS.available">2026-08-12</meta:user-defined>
    <meta:user-defined meta:name="DCTERMS.W3CDTF/OVERHEIDop.jaargang">2026</meta:user-defined>
    <meta:user-defined meta:name="OVERHEIDop.publicationIssue">21258</meta:user-defined>
    <meta:user-defined meta:name="OVERHEIDop.WsbID/DC.identifier">wsb-2026-21258</meta:user-defined>
    <meta:user-defined meta:name="OVERHEIDop.versieInformatie"/>
  </office:meta>
</office:document-meta>
</file>