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D, Aanleg vispassage, Stuw 117NH, De Steenbeemden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8-07-2026</text:span> een aanvraag voor een vergunning in het kader van de Omgevingswet ontvangen voor <text:span text:style-name="nadrukvet">VED, Aanleg vispassage, Stuw 117NH, De Steenbeemden 's-Hertogenbosch</text:span>. De aanvraag is geregistreerd met zaaknummer 0654839826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39826</meta:user-defined>
    <meta:user-defined meta:name="DCTERMS.abstract">VED, Aanleg vispassage, Stuw 117NH, De Steenbeemden 's-Hertogenbosch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D, Aanleg vispassage, Stuw 117NH, De Steenbeemden 's-Hertogenbos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56</meta:user-defined>
    <meta:user-defined meta:name="OVERHEIDop.WsbID/DC.identifier">wsb-2026-21256</meta:user-defined>
    <meta:user-defined meta:name="OVERHEIDop.versieInformatie"/>
  </office:meta>
</office:document-meta>
</file>