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bod op het onttrekken van grondwater voor beregening in de jaarrond kwetsbare, grondwaterafhankelijke natuurgebieden en in de beschermingszones rondom deze natuurgebieden, gelegen in het beheergebied van Waterschap Rijn en IJss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jn en IJssel;</text:p>
            <text:p text:style-name="common-al">Overwegende:</text:p>
            <text:p text:style-name="common-al"/>
            <text:list text:style-name="id1-3-2-1-1-4">
              <text:list-item text:style-override="id1-3-2-1-1-4-1">
                <text:number>1.</text:number>
                <text:p text:style-name="al"> Het huidige neerslagtekort en de aanhoudende droogte;</text:p>
              </text:list-item>
              <text:list-item text:style-override="id1-3-2-1-1-4-2">
                <text:number>2.</text:number>
                <text:p text:style-name="al">De negatieve effecten hiervan en het risico op onomkeerbare schade op deze grondwaterafhankelijke natuurgebieden.</text:p>
              </text:list-item>
            </text:list>
            <text:p text:style-name="common-al">Gelet op artikel 19.0 lid 1 Omgevingswet jo. artikel 1.13 lid 1 sub c Waterschapsverordening Waterschap Rijn en IJssel</text:p>
            <text:p text:style-name="common-al">
            <text:span text:style-name="nadrukvet">BESLUIT TOT:</text:span>
          </text:p>
            <text:list text:style-name="id1-3-2-1-1-7">
              <text:list-item text:style-override="id1-3-2-1-1-7-1">
                <text:number>1.</text:number>
                <text:p text:style-name="al">Het instellen van een verbod op het onttrekken van grondwater voor beregening in de jaarrond kwetsbare, grondwaterafhankelijke natuurgebieden en in de beschermingszones rondom deze natuurgebieden, gelegen in het beheergebied van Waterschap Rijn en IJssel; </text:p>
              </text:list-item>
              <text:list-item text:style-override="id1-3-2-1-1-7-2">
                <text:number>2.</text:number>
                <text:p text:style-name="al"> Met uitzondering van het onttrekken van grondwater voor:</text:p>
              </text:list-item>
            </text:list>
            <text:list text:style-name="id1-3-2-1-1-8">
              <text:list-item text:style-override="id1-3-2-1-1-8-1">
                <text:number>a.</text:number>
                <text:p text:style-name="al">Instandhouding van objecten van cultuurhistorische waarde;</text:p>
              </text:list-item>
              <text:list-item text:style-override="id1-3-2-1-1-8-2">
                <text:number>b.</text:number>
                <text:p text:style-name="al">Brandveiligheid en brandbestrijding.</text:p>
              </text:list-item>
            </text:list>
            <text:p text:style-name="common-al">Dit besluit treedt in werking met ingang van <text:span text:style-name="nadrukvet">woensdag 12 augustus 2026 om 8.00 uur</text:span> en geldt voor onbepaalde tijd. Het besluit wordt onverwijld ingetrokken als het bestuur het niet langer noodzakelijk vindt. </text:p>
            <text:p text:style-name="common-al">
            <text:span text:style-name="nadrukvet">Extra toezicht</text:span>
          </text:p>
            <text:p text:style-name="common-al">De onttrekkingsverboden gelden voor eenieder. Het waterschap voert de komende periode extra toezicht uit. Bij overtreding van het verbod zal direct handhavend opgetreden worden.</text:p>
            <text:p text:style-name="common-al">
            <text:span text:style-name="nadrukvet">Informatie</text:span>
          </text:p>
            <text:p text:style-name="last-al">Voor meer informatie over de droogte verwijzen wij u naar de website van het waterschap: www.wrij.nl/liveblog-droogte. Hier vindt u veel gestelde vragen en de antwoorden daarop. Ook kunt u een viewer raadplegen waarop de grenzen van de onttrekkingsverboden zijn aan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25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Waterschap/DC.creator">Waterschap Rijn en IJssel</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Rubriek/DC.type">andere voorlichtingsinformatie</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bod op het onttrekken van grondwater voor beregening in de jaarrond kwetsbare, grondwaterafhankelijke natuurgebieden en in de beschermingszones rondom deze natuurgebieden, gelegen in het beheergebied van Waterschap Rijn en IJssel</meta:user-defined>
    <meta:user-defined meta:name="DCTERMS.W3CDTF/DCTERMS.available">2026-08-11</meta:user-defined>
    <meta:user-defined meta:name="DCTERMS.W3CDTF/OVERHEIDop.jaargang">2026</meta:user-defined>
    <meta:user-defined meta:name="OVERHEIDop.externeBijlage">Kaart onttrekkingsverbod grondwater 2026|exb-2026-28631</meta:user-defined>
    <meta:user-defined meta:name="OVERHEIDop.publicationIssue">21254</meta:user-defined>
    <meta:user-defined meta:name="OVERHEIDop.WsbID/DC.identifier">wsb-2026-21254</meta:user-defined>
    <meta:user-defined meta:name="OVERHEIDop.versieInformatie"/>
  </office:meta>
</office:document-meta>
</file>