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voor het legaliseren van de schuur en de heg voor de locatie nabij De Viermaster in Gasselternijveen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legaliseren van de schuur en de heg voor de locatie nabij De Viermaster in Gasselternijveen. De aanvraag is ontvangen op 5 augustus 2026 en geregistreerd onder zaak HAS2026_Z62616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12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Kennisgeving aanvraag omgevingsvergunning voor een wateractiviteit voor het legaliseren van de schuur en de heg voor de locatie nabij De Viermaster in Gasselternijveen - waterschap Hunze en Aa’s</meta:user-defined>
    <meta:user-defined meta:name="OVERHEIDop.datumEindeReactietermijn">2026-09-30</meta:user-defined>
    <meta:user-defined meta:name="OVERHEIDop.TilID/OVERHEIDop.terinzageleggingOP">til-2026-32017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51</meta:user-defined>
    <meta:user-defined meta:name="OVERHEIDop.WsbID/DC.identifier">wsb-2026-21251</meta:user-defined>
    <meta:user-defined meta:name="OVERHEIDop.versieInformatie"/>
  </office:meta>
</office:document-meta>
</file>