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tijdelijk dempen van een watergang en leggen van een dam met duiker tussen Nijmegen en Bemme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tijdelijk dempen van een watergang en leggen van een dam met duiker tussen Nijmegen en Bemmel 
</text:p>
            <text:p text:style-name="common-al">Zaaknummer: 342443
</text:p>
            <text:p text:style-name="common-al">DSO verzoeknummer: 2026081000744
</text:p>
            <text:p text:style-name="common-al">Ontvangst aanvraag: 10-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2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443</meta:user-defined>
    <meta:user-defined meta:name="DCTERMS.abstract">het tijdelijk dempen van een watergang en leggen van een dam met duiker tussen Nijmegen en Bemmel</meta:user-defined>
    <dc:language>nl</dc:language>
    <meta:user-defined meta:name="OVERHEIDop.locatietype/OVERHEIDop.gebiedsmarkering">Vlak</meta:user-defined>
    <meta:user-defined meta:name="DC.title">Waterschap Rivierenland - aanvraag omgevingsvergunning voor het tijdelijk dempen van een watergang en leggen van een dam met duiker tussen Nijmegen en Bemmel</meta:user-defined>
    <meta:user-defined meta:name="DCTERMS.W3CDTF/DCTERMS.available">2026-08-12</meta:user-defined>
    <meta:user-defined meta:name="DCTERMS.W3CDTF/OVERHEIDop.jaargang">2026</meta:user-defined>
    <meta:user-defined meta:name="OVERHEIDop.publicationIssue">21249</meta:user-defined>
    <meta:user-defined meta:name="OVERHEIDop.WsbID/DC.identifier">wsb-2026-21249</meta:user-defined>
    <meta:user-defined meta:name="OVERHEIDop.versieInformatie"/>
  </office:meta>
</office:document-meta>
</file>