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van Niet Waterkerende Objecten (NWO) voor de eindinrichting van dijkvak 9b voor de dijkversterking Meanderende M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plaatsen van Niet Waterkerende Objecten (NWO) voor de eindinrichting van dijkvak 9b voor de dijkversterking Meanderende Maas.. Het zaaknummer is 0654797254.</text:p>
            <text:p text:style-name="common-al">
            <text:span text:style-name="nadrukvet">Besluitdatum:</text:span> 10-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1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2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797254</meta:user-defined>
    <meta:user-defined meta:name="DCTERMS.abstract">Ontgraven of ophogen bij of op een waterkering,  Eindinrichting DV 9B MeMa, Primaire waterkering, Lithoijense Dijk Lithoijen</meta:user-defined>
    <dc:language>nl</dc:language>
    <meta:user-defined meta:name="OVERHEIDop.locatietype/OVERHEIDop.gebiedsmarkering">Vlak</meta:user-defined>
    <meta:user-defined meta:name="DC.title">Omgevingsvergunning verleend voor het plaatsen van Niet Waterkerende Objecten (NWO) voor de eindinrichting van dijkvak 9b voor de dijkversterking Meanderende Maas.</meta:user-defined>
    <meta:user-defined meta:name="DCTERMS.W3CDTF/DCTERMS.available">2026-08-12</meta:user-defined>
    <meta:user-defined meta:name="DCTERMS.W3CDTF/OVERHEIDop.jaargang">2026</meta:user-defined>
    <meta:user-defined meta:name="OVERHEIDop.publicationIssue">21246</meta:user-defined>
    <meta:user-defined meta:name="OVERHEIDop.WsbID/DC.identifier">wsb-2026-21246</meta:user-defined>
    <meta:user-defined meta:name="OVERHEIDop.versieInformatie"/>
  </office:meta>
</office:document-meta>
</file>