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afrastering plaatsen, in stand houden of veranderen: beschoeiing of damwand aanleggen, plaatsen, in stand houden of veranderen; een oppervlaktewaterlichaam graven nabij Oldehof 2 in Wanneperveen </text:p>
      <text:section text:name="zakelijke-mededeling_id1-3-2" text:style-name="zakelijke-mededeling">
        <text:section text:name="zakelijke-mededeling-tekst_id1-3-2-1" text:style-name="zakelijke-mededeling-tekst">
          <text:section text:name="tekst_id1-3-2-1-1" text:style-name="tekst">
            <text:p text:style-name="common-al">Op 8 augustus 2026 heeft het dagelijks bestuur van Waterschap Drents Overijsselse Delta een aanvraag omgevingsvergunning wateractiviteit ontvangen voor het verbreden van de gracht t.b.v. een ligplaats voor een boot nabij Oldehof 2 in Wanneperveen (dossiernummer Z/26/077358).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2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wateractiviteit voor een  afrastering plaatsen, in stand houden of veranderen: beschoeiing of damwand aanleggen, plaatsen, in stand houden of veranderen; een oppervlaktewaterlichaam graven nabij Oldehof 2 in Wanneperveen</meta:user-defined>
    <meta:user-defined meta:name="DCTERMS.W3CDTF/DCTERMS.available">2026-08-12</meta:user-defined>
    <meta:user-defined meta:name="DCTERMS.W3CDTF/OVERHEIDop.jaargang">2026</meta:user-defined>
    <meta:user-defined meta:name="OVERHEIDop.publicationIssue">21245</meta:user-defined>
    <meta:user-defined meta:name="OVERHEIDop.WsbID/DC.identifier">wsb-2026-21245</meta:user-defined>
    <meta:user-defined meta:name="OVERHEIDop.versieInformatie"/>
  </office:meta>
</office:document-meta>
</file>