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uitvoeren van werkzaamheden ten behoeve van de herinrichting in het kader van natuurherstel (natte landnatuur) in plangebied De Zumpe in Doetinchem.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uitvoeren van werkzaamheden ten behoeve van de herinrichting van het gebied in het kader van natuurherstel</text:p>
            <text:p text:style-name="common-al">Locatie: De Zumpe Doetinchem </text:p>
            <text:p text:style-name="common-al">Zaaknummer: DSO2026042801391</text:p>
            <text:p text:style-name="common-al">Datum bekendmaking besluit: 10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2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Punt</meta:user-defined>
    <meta:user-defined meta:name="DC.title">Verleende omgevingsvergunning wateractiviteit voor het uitvoeren van werkzaamheden ten behoeve van de herinrichting in het kader van natuurherstel (natte landnatuur) in plangebied De Zumpe in Doetinchem.</meta:user-defined>
    <meta:user-defined meta:name="DCTERMS.W3CDTF/DCTERMS.available">2026-08-12</meta:user-defined>
    <meta:user-defined meta:name="DCTERMS.W3CDTF/OVERHEIDop.jaargang">2026</meta:user-defined>
    <meta:user-defined meta:name="OVERHEIDop.publicationIssue">21240</meta:user-defined>
    <meta:user-defined meta:name="OVERHEIDop.WsbID/DC.identifier">wsb-2026-21240</meta:user-defined>
    <meta:user-defined meta:name="OVERHEIDop.versieInformatie"/>
  </office:meta>
</office:document-meta>
</file>