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onttrekken van grondwater ten behoeve van beregening tuin ter plaatse van De Wuurde 61 te Elst</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onttrekken van grondwater ten behoeve van beregening tuin ter plaatse van De Wuurde 61 te Elst 
</text:p>
            <text:p text:style-name="common-al">Zaaknummer: 342438
</text:p>
            <text:p text:style-name="common-al">DSO verzoeknummer: 2026081000461
</text:p>
            <text:p text:style-name="common-al">Ontvangst aanvraag: 10-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23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3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3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2438</meta:user-defined>
    <meta:user-defined meta:name="DCTERMS.abstract">het onttrekken van grondwater ten behoeve van beregening tuin ter plaatse van De Wuurde 61 te Elst</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onttrekken van grondwater ten behoeve van beregening tuin ter plaatse van De Wuurde 61 te Elst</meta:user-defined>
    <meta:user-defined meta:name="DCTERMS.W3CDTF/DCTERMS.available">2026-08-12</meta:user-defined>
    <meta:user-defined meta:name="DCTERMS.W3CDTF/OVERHEIDop.jaargang">2026</meta:user-defined>
    <meta:user-defined meta:name="OVERHEIDop.publicationIssue">21238</meta:user-defined>
    <meta:user-defined meta:name="OVERHEIDop.WsbID/DC.identifier">wsb-2026-21238</meta:user-defined>
    <meta:user-defined meta:name="OVERHEIDop.versieInformatie"/>
  </office:meta>
</office:document-meta>
</file>