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dempen gedeelte primair oppervlaktewaterlichaam 216208, aanleggen natuurvriendelijke oevers en vervangen duiker ten behoeve van het realiseren van 2 bruggen Turennesingel te Len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dempen gedeelte primair oppervlaktewaterlichaam 216208, aanleggen natuurvriendelijke oevers en vervangen duiker ten behoeve van het realiseren van 2 bruggen Turennesingel te Lent. 
</text:p>
            <text:p text:style-name="common-al">Zaaknummer: 332717
</text:p>
            <text:p text:style-name="common-al">DSO verzoeknummer: 2026051900228
</text:p>
            <text:p text:style-name="common-al">Start bezwaartermijn: 11-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23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3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3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332717</meta:user-defined>
    <meta:user-defined meta:name="DCTERMS.abstract">dempen gedeelte primair oppervlaktewaterlichaam aanleggen natuurvriendelijke oevers en vervagen duiker tbv realiseren 2 bruggen Turennesingel te Lent</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Waterschap Rivierenland - verlenen omgevingsvergunning voor dempen gedeelte primair oppervlaktewaterlichaam 216208, aanleggen natuurvriendelijke oevers en vervangen duiker ten behoeve van het realiseren van 2 bruggen Turennesingel te Lent</meta:user-defined>
    <meta:user-defined meta:name="DCTERMS.W3CDTF/DCTERMS.available">2026-08-12</meta:user-defined>
    <meta:user-defined meta:name="DCTERMS.W3CDTF/OVERHEIDop.jaargang">2026</meta:user-defined>
    <meta:user-defined meta:name="OVERHEIDop.publicationIssue">21235</meta:user-defined>
    <meta:user-defined meta:name="OVERHEIDop.WsbID/DC.identifier">wsb-2026-21235</meta:user-defined>
    <meta:user-defined meta:name="OVERHEIDop.versieInformatie"/>
  </office:meta>
</office:document-meta>
</file>