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0539405139) Aanvraag omgevingsvergunning voor een wateractiviteit: Het tijdelijk lozen van PFAS-houdend grondwater op oppervlaktewater. De werkzaamheden vinden plaats in de buurt van Flight Forum 1550 i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4 augustus 2026 een aanvraag voor een vergunning in het kader van de Omgevingswet voor een wateractiviteit ontvangen voor het tijdelijk lozen van PFAS-houdend grondwater op oppervlaktewater. De werkzaamheden vinden plaats  in de buurt van Flight Forum 1550 in Eindhoven. De aanvraag is geregistreerd met zaaknummer 0539405139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5139 vermelden.</text:p>
            <text:p text:style-name="common-al">
            <text:span text:style-name="nadrukvet">Bezwaar</text:span>
          </text:p>
            <text:p text:style-name="last-al">Tegen de hiervoor genoemde aanvraag kan op dit moment geen bezwaar of beroep worden ingediend. Di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12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0539405139</meta:user-defined>
    <meta:user-defined meta:name="DCTERMS.abstract">Het lozen van PFAS-houdend grondwater op oppervlaktewater in de buurt van Flight Forum 1550 in Eindhoven</meta:user-defined>
    <dc:language>nl</dc:language>
    <meta:user-defined meta:name="OVERHEIDop.locatietype/OVERHEIDop.gebiedsmarkering">Vlak</meta:user-defined>
    <meta:user-defined meta:name="DC.title">(0539405139) Aanvraag omgevingsvergunning voor een wateractiviteit: Het tijdelijk lozen van PFAS-houdend grondwater op oppervlaktewater. De werkzaamheden vinden plaats in de buurt van Flight Forum 1550 in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31</meta:user-defined>
    <meta:user-defined meta:name="OVERHEIDop.WsbID/DC.identifier">wsb-2026-21231</meta:user-defined>
    <meta:user-defined meta:name="OVERHEIDop.versieInformatie"/>
  </office:meta>
</office:document-meta>
</file>