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bronbemaling nabij Max Euwelaan ter hoogte van K.P. van der Mandelelaan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2401, verzenddatum 10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brengen van bronbemaling ten behoeve van het testen van twee heipalen nr 1 en 15 ter hoogte van Max Euwelaan te Rotterdam.</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108</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aanbrengen van bronbemaling nabij Max Euwelaan ter hoogte van K.P. van der Mandelelaan in Rotterdam.</meta:user-defined>
    <meta:user-defined meta:name="DCTERMS.W3CDTF/DCTERMS.available">2026-08-12</meta:user-defined>
    <meta:user-defined meta:name="DCTERMS.W3CDTF/OVERHEIDop.jaargang">2026</meta:user-defined>
    <meta:user-defined meta:name="OVERHEIDop.publicationIssue">21227</meta:user-defined>
    <meta:user-defined meta:name="OVERHEIDop.WsbID/DC.identifier">wsb-2026-21227</meta:user-defined>
    <meta:user-defined meta:name="OVERHEIDop.versieInformatie"/>
  </office:meta>
</office:document-meta>
</file>