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anvoergebiedAnkersmiti2547fcac-6df8-4635-8b9a-5b4ff4ec82e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office:automatic-styles>
  <office:body>
    <office:text>
      <text:p text:style-name="new_page_staatscourant"/>
      <text:p text:style-name="single-kop-titel">Onttrekkingsverbod voor oppervlaktewater ten aanzien van het wateraanvoergebied Ankersmit</text:p>
      <text:section text:name="regeling_id1-3-2" text:style-name="regeling">
        <text:section text:name="aanhef_id1-3-2-1" text:style-name="aanhef">
          <text:section text:name="preambule_id1-3-2-1-1" text:style-name="preambule">
            <text:p text:style-name="al">Het dagelijks bestuur van Waterschap Drents Overijsselse Delta maakt bekend dat, in verband met de aanhoudende droogte en het daarmee verband houdende watertekort, met ingang van 10 augustus 2026 18.00 uur een verbod tot het onttrekken van oppervlaktewater wordt ingesteld. Dit onttrekkingsverbod is van toepassing op het wateraanvoergebied Ankersmit. De gebieden waarop dit besluit concreet betrekking heeft, zijn weergegeven op de kaart die bij dit besluit is gevoegd. </text:p>
          </text:section>
        </text:section>
        <text:section text:name="regeling-tekst_id1-3-2-2" text:style-name="regeling-tekst">
          <text:section text:name="artikel_id1-3-2-2-1" text:style-name="artikel">
            <text:p text:style-name="artikel_kop_titel"><text:span text:style-name="artikel_kop_label"/> </text:p>
            <text:p text:style-name="al">Het onttrekkingsverbod geldt ten aanzien van:</text:p>
            <text:list text:style-name="id1-3-2-2-1-3">
              <text:list-item text:style-override="id1-3-2-2-1-3-1">
                <text:number>-</text:number>
                <text:p text:style-name="al">Beregening/bevloeiing van gras en maïs (inclusief sportvelden en greens);</text:p>
              </text:list-item>
              <text:list-item text:style-override="id1-3-2-2-1-3-2">
                <text:number>-</text:number>
                <text:p text:style-name="al">Beregening/bevloeiing van akker- en tuinbouwgewassen; </text:p>
              </text:list-item>
              <text:list-item text:style-override="id1-3-2-2-1-3-3">
                <text:number>-</text:number>
                <text:p text:style-name="al">Beregening/bevloeiing van kapitaalintensieve gewassen; en</text:p>
              </text:list-item>
              <text:list-item text:style-override="id1-3-2-2-1-3-4">
                <text:number>-</text:number>
                <text:p text:style-name="al">Onttrekking ten behoeve van proces- en gietwater.</text:p>
              </text:list-item>
            </text:list>
            <text:p text:style-name="al">Het verbod geldt <text:span text:style-name="nadrukondlijn">niet</text:span> voor onttrekking ten behoeve van drinkwater voor vee door middel van een weidepomp en ook niet voor onttrekking voor het blussen van branden. </text:p>
            <text:p text:style-name="al"/>
            <text:p text:style-name="al">Het verbod geldt ook indien men beschikt over een geldende vergunning. Tot nader orde mag van die vergunning geen gebruik worden gemaakt. </text:p>
            <text:p text:style-name="al"/>
            <text:p text:style-name="al">Het verbod geldt tot een nader te bepalen tijdstip. Al naar gelang de omstandigheden kan het verbod worden gewijzigd dan wel worden ingetrokken. Wijziging of intrekking van het verbod maakt het waterschap bekend via <text:a xlink:href="http://www.wdodelta.nl" xlink:type="simple"><text:span text:style-name="nadrukondlijn">www.wdodelta.nl</text:span></text:a> en <text:a xlink:href="http://www.overheid.nl" xlink:type="simple"><text:span text:style-name="nadrukondlijn">www.overheid.nl</text:span></text:a>.</text:p>
            <text:p text:style-name="al"/>
            <text:p text:style-name="al">Het doel van het onttrekkingsverbod is om verdere daling van het waterpeil te voorkomen en om permanente schade aan ecologie en belangrijke infrastructuur zoals dijken en kades te voorkomen. Het waterschap zal actief toezien op de naleving van het onttrekkingsverbod.</text:p>
            <text:p text:style-name="al"/>
            <text:p text:style-name="al">Kijk voor de actuele informatie over droogte de liveblog op onze website, in te zien via: <text:a xlink:href="https://www.wdodelta.nl/droogteblog" xlink:type="simple"><text:span text:style-name="nadrukondlijn">Liveblog: droogte | Waterschap Drents Overijsselse Delta (wdodelta.nl)</text:span></text:a>.</text:p>
          </text:section>
        </text:section>
        <text:section text:name="regeling-sluiting_id1-3-2-3" text:style-name="regeling-sluiting">
          <text:section text:name="ondertekening_id1-3-2-3-1">
            <text:p><text:span text:style-name="functie">Aldus besloten door het dagelijks bestuur van Waterschap Drents Overijsselse Delta dd. 30 juli 2026,</text:span></text:p>
          </text:section>
          <text:section text:name="ondertekening_id1-3-2-3-2">
            <text:p><text:span text:style-name="functie"/></text:p>
            <text:p><text:span text:style-name="functie">de plv. secretaris-directeur, </text:span></text:p>
            <text:p><text:span text:style-name="functie">M. Werges</text:span></text:p>
          </text:section>
          <text:section text:name="ondertekening_id1-3-2-3-3">
            <text:p><text:span text:style-name="functie"/></text:p>
            <text:p><text:span text:style-name="functie">de waarnemend dijkgraaf,</text:span></text:p>
            <text:p><text:span text:style-name="functie">H.J. Pereboom </text:span></text:p>
          </text:section>
        </text:section>
        <text:section text:name="bijlage_id1-3-2-4" text:style-name="bijlage">
          <text:p text:style-name="bijlage_top"/>
          <text:p text:style-name="hoofdstuk_kop"><text:span text:style-name="label"/> <text:span text:style-name="nr"/> Aanvoergebied Ankersmit </text:p>
          <text:p text:style-name="al"/>
          <text:p text:style-name="al">
          <draw:frame><draw:text-box><text:section text:name="plaatje_id1-3-2-4-3-1" text:style-name="plaatje">
            <text:p text:style-name="illustratie_id1-3-2-4-3-1-1"><draw:frame draw:style-name="illustratie_id1-3-2-4-3-1-1" text:anchor-type="paragraph" svg:width="139mm" svg:height="199.4mm"><draw:image xlink:href="Pictures/AanvoergebiedAnkersmiti2547fcac-6df8-4635-8b9a-5b4ff4ec82e0.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2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Drents Overijssel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Openbare orde en veiligheid | Organisatie en beleid</meta:user-defined>
    <meta:user-defined meta:name="OVERHEID.TaxonomieBeleidsagendaDecentraal/OVERHEID.category">Natuur en milieu | Organisatie en beleid</meta:user-defined>
    <meta:user-defined meta:name="DC.source">Onbekend</meta:user-defined>
    <meta:user-defined meta:name="DCTERMS.alternative">Onttrekkingsverbod voor oppervlaktewater ten aanzien van het wateraanvoergebied Ankersmit</meta:user-defined>
    <dc:language>nl</dc:language>
    <meta:user-defined meta:name="OVERHEIDop.locatietype/OVERHEIDop.gebiedsmarkering">Waterschap</meta:user-defined>
    <meta:user-defined meta:name="DC.title">Onttrekkingsverbod voor oppervlaktewater ten aanzien van het wateraanvoergebied Ankersmit</meta:user-defined>
    <meta:user-defined meta:name="DCTERMS.W3CDTF/DCTERMS.available">2026-08-10</meta:user-defined>
    <meta:user-defined meta:name="DCTERMS.W3CDTF/OVERHEIDop.jaargang">2026</meta:user-defined>
    <meta:user-defined meta:name="OVERHEIDop.publicationIssue">21224</meta:user-defined>
    <meta:user-defined meta:name="OVERHEIDop.betreftRegeling">CVDR765495_1</meta:user-defined>
    <meta:user-defined meta:name="OVERHEIDop.WsbID/DC.identifier">wsb-2026-21224</meta:user-defined>
    <meta:user-defined meta:name="xs:date/OVERHEIDop.startdatum">2026-08-10</meta:user-defined>
    <meta:user-defined meta:name="OVERHEIDop.versieInformatie"/>
  </office:meta>
</office:document-meta>
</file>