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legaliseren van een taludtrap op een waterkering op de locatie Jacob Barneveldstraat 29 in Linschoten (code HDSR75538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hebben van een trap binnen de zone waterstaatswerk van een regionale waterkering op het adres Jacob Barneveldstraat 29, te Linschoten.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5385</meta:user-defined>
    <meta:user-defined meta:name="DCTERMS.abstract"> Verleende omgevingsvergunning voor een wateractiviteit voor het legaliseren van een taludtrap op een waterkering op de locatie Jacob Barneveldstraat 29 in Linschote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legaliseren van een taludtrap op een waterkering op de locatie Jacob Barneveldstraat 29 in Linschoten (code HDSR755385)</meta:user-defined>
    <meta:user-defined meta:name="OVERHEIDop.datumEindeReactietermijn">2026-09-21</meta:user-defined>
    <meta:user-defined meta:name="OVERHEIDop.TilID/OVERHEIDop.terinzageleggingOP">til-2026-31936</meta:user-defined>
    <meta:user-defined meta:name="DCTERMS.W3CDTF/DCTERMS.available">2026-08-12</meta:user-defined>
    <meta:user-defined meta:name="DCTERMS.W3CDTF/OVERHEIDop.jaargang">2026</meta:user-defined>
    <meta:user-defined meta:name="OVERHEIDop.publicationIssue">21222</meta:user-defined>
    <meta:user-defined meta:name="OVERHEIDop.WsbID/DC.identifier">wsb-2026-21222</meta:user-defined>
    <meta:user-defined meta:name="OVERHEIDop.versieInformatie"/>
  </office:meta>
</office:document-meta>
</file>