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Jan van Glumesstraat 1 en Achterstraat 11 in Willemstad.</text:p>
      <text:section text:name="zakelijke-mededeling_id1-3-2" text:style-name="zakelijke-mededeling">
        <text:section text:name="zakelijke-mededeling-tekst_id1-3-2-1" text:style-name="zakelijke-mededeling-tekst">
          <text:section text:name="tekst_id1-3-2-1-1" text:style-name="tekst">
            <text:p text:style-name="common-al">Besluitnummer 1057216 ingevolge de Waterschapsverordening waterschap Brabantse Delta 2024 bekend gemaakt op 10 augustus 2026 voor tijdelijk aanleggen, hebben en onderhouden damwanden in a-water OVK07437, OVK07436 en OVK07435; tijdelijk deels dempen (afdammen) van a-wateren OVK07437, OVK07436 en OVK07435; van 31 augustus 2026 tot en met 4 september 2026, ter hoogte van Jan van Glumesstraat 1 en Achterstraat 11 in Willemstad.</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OVERHEIDop.locatietype/OVERHEIDop.gebiedsmarkering">Adres</meta:user-defined>
    <meta:user-defined meta:name="DC.title">Watervergunning van waterschap Brabantse Delta voor waterhuishoudkundige werkzaamheden ter hoogte van Jan van Glumesstraat 1 en Achterstraat 11 in Willemstad.</meta:user-defined>
    <meta:user-defined meta:name="DCTERMS.W3CDTF/DCTERMS.available">2026-08-12</meta:user-defined>
    <meta:user-defined meta:name="DCTERMS.W3CDTF/OVERHEIDop.jaargang">2026</meta:user-defined>
    <meta:user-defined meta:name="OVERHEIDop.externeBijlage">Besluit 1057216|exb-2026-28550</meta:user-defined>
    <meta:user-defined meta:name="OVERHEIDop.externeBijlage">06521048199-A|exb-2026-28551</meta:user-defined>
    <meta:user-defined meta:name="OVERHEIDop.externeBijlage">06521048199-B|exb-2026-28552</meta:user-defined>
    <meta:user-defined meta:name="OVERHEIDop.externeBijlage">06521048199-C (geanonimiseerd)|exb-2026-28553</meta:user-defined>
    <meta:user-defined meta:name="OVERHEIDop.publicationIssue">21219</meta:user-defined>
    <meta:user-defined meta:name="OVERHEIDop.WsbID/DC.identifier">wsb-2026-21219</meta:user-defined>
    <meta:user-defined meta:name="OVERHEIDop.versieInformatie"/>
  </office:meta>
</office:document-meta>
</file>