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onttrekken van grondwater in beschermingszone A van een regionale waterkering (Wheredijk) bij Citerstraat 100 i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0-08-2026
				</text:p>
            <text:p text:style-name="common-al">
            <text:span text:style-name="nadrukvet"> Zaaknummer: </text:span> 2026070821970
				</text:p>
            <text:p text:style-name="common-al">
            <text:span text:style-name="nadrukvet"> Besluitkenmerk: </text:span> 99990000134374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2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70821970</meta:user-defined>
    <meta:user-defined meta:name="DCTERMS.abstract">het onttrekken van grondwater in beschermingszone A van een regionale waterkering (Wheredijk) bij Citerstraat 100 in Purmere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onttrekken van grondwater in beschermingszone A van een regionale waterkering (Wheredijk) bij Citerstraat 100 in Purmerend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12</meta:user-defined>
    <meta:user-defined meta:name="OVERHEIDop.WsbID/DC.identifier">wsb-2026-21212</meta:user-defined>
    <meta:user-defined meta:name="OVERHEIDop.versieInformatie"/>
  </office:meta>
</office:document-meta>
</file>