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Rectificatie: Omgevingsvergunning verleend voor het aanleggen van een geluidsscherm en het wijzigen van riolering in de beschermingszone van een a-water, het wijzigen van meerdere dammen en duikers in een a- en b-water en het dempen en graven van een a- en b-watergang nabij de A67 te Lierop</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van een geluidsscherm en het wijzigen van riolering in de beschermingszone van een a-water, het wijzigen van meerdere dammen en duikers in een a- en b-water en het dempen en graven van een a- en b-watergang nabij de A67 te Lierop. Het zaaknummer is 0654828802.</text:p>
            <text:p text:style-name="common-al">
            <text:span text:style-name="nadrukvet">Besluitdatum:</text:span> 30-07-2026</text:p>
            <text:p text:style-name="common-al">De termijn voor het indienen van bezwaar was in een eerdere publicatie niet correct opgenomen. Hieronder staat de juiste datum.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0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omschrijving van de beschikking waartegen bezwaar wordt gemaakt;</text:p>
              </text:list-item>
              <text:list-item text:style-override="id1-3-2-1-1-11-4">
                <text:number>-</text:number>
                <text:p text:style-name="al"/>
                <text:p text:style-name="al">de gronden van het bezwaar, en;</text:p>
              </text:list-item>
              <text:list-item text:style-override="id1-3-2-1-1-11-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2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654828802</meta:user-defined>
    <meta:user-defined meta:name="DCTERMS.abstract">Geluidsscherm, Oppervlaktewater, A67 Fase 2 Groenebeemdweg Lierop</meta:user-defined>
    <dc:language>nl</dc:language>
    <meta:user-defined meta:name="OVERHEIDop.locatietype/OVERHEIDop.gebiedsmarkering">Punt</meta:user-defined>
    <meta:user-defined meta:name="OVERHEIDop.locatietype/OVERHEIDop.gebiedsmarkering">Vlak</meta:user-defined>
    <meta:user-defined meta:name="DC.title">Rectificatie: Omgevingsvergunning verleend voor het aanleggen van een geluidsscherm en het wijzigen van riolering in de beschermingszone van een a-water, het wijzigen van meerdere dammen en duikers in een a- en b-water en het dempen en graven van een a- en b-watergang nabij de A67 te Lierop</meta:user-defined>
    <meta:user-defined meta:name="DCTERMS.W3CDTF/DCTERMS.available">2026-08-12</meta:user-defined>
    <meta:user-defined meta:name="DCTERMS.W3CDTF/OVERHEIDop.jaargang">2026</meta:user-defined>
    <meta:user-defined meta:name="OVERHEIDop.publicationIssue">21208</meta:user-defined>
    <meta:user-defined meta:name="OVERHEIDop.WsbID/DC.identifier">wsb-2026-21208</meta:user-defined>
    <meta:user-defined meta:name="OVERHEIDop.versieInformatie"/>
  </office:meta>
</office:document-meta>
</file>