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schutting aan de buitenzijde en achterzijde van het perceel ter plaatse van Kalfsheuvel 29 te Leuth</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schutting aan de buitenzijde en achterzijde van het perceel ter plaatse van Kalfsheuvel 29 te Leuth 
</text:p>
            <text:p text:style-name="common-al">Zaaknummer: 342391
</text:p>
            <text:p text:style-name="common-al">DSO verzoeknummer: 2026080800102
</text:p>
            <text:p text:style-name="common-al">Ontvangst aanvraag: 08-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391</meta:user-defined>
    <meta:user-defined meta:name="DCTERMS.abstract">het plaatsen van een schutting aan de buitenzijde en achterzijde van het perceel ter plaatse van Kalfsheuvel 29 te Leuth</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schutting aan de buitenzijde en achterzijde van het perceel ter plaatse van Kalfsheuvel 29 te Leuth</meta:user-defined>
    <meta:user-defined meta:name="DCTERMS.W3CDTF/DCTERMS.available">2026-08-12</meta:user-defined>
    <meta:user-defined meta:name="DCTERMS.W3CDTF/OVERHEIDop.jaargang">2026</meta:user-defined>
    <meta:user-defined meta:name="OVERHEIDop.publicationIssue">21199</meta:user-defined>
    <meta:user-defined meta:name="OVERHEIDop.WsbID/DC.identifier">wsb-2026-21199</meta:user-defined>
    <meta:user-defined meta:name="OVERHEIDop.versieInformatie"/>
  </office:meta>
</office:document-meta>
</file>