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860 uitvoeren van sonderingen t.b.v. het uitvoeren van gestuurde boringen t.h.v. de locatie Foarwurker Wei, Bakke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7-08-2026 heeft het dagelijks bestuur van Wetterskip Fryslân een aanvraag ontvangen van Raadgevend Ingenieursbureau Wiertsema &amp; Partners B.V. te Tolbert, voor het uitvoeren van sonderingen t.b.v. het uitvoeren van gestuurde boringen t.h.v. de locatie  Foarwurker Wei, Bakkeve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69</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860 uitvoeren van sonderingen t.b.v. het uitvoeren van gestuurde boringen t.h.v. de locatie Foarwurker Wei, Bakkeveen</meta:user-defined>
    <meta:user-defined meta:name="DCTERMS.W3CDTF/DCTERMS.available">2026-08-12</meta:user-defined>
    <meta:user-defined meta:name="DCTERMS.W3CDTF/OVERHEIDop.jaargang">2026</meta:user-defined>
    <meta:user-defined meta:name="OVERHEIDop.publicationIssue">21195</meta:user-defined>
    <meta:user-defined meta:name="OVERHEIDop.WsbID/DC.identifier">wsb-2026-21195</meta:user-defined>
    <meta:user-defined meta:name="OVERHEIDop.versieInformatie"/>
  </office:meta>
</office:document-meta>
</file>