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749 tijdelijk afdammen van een watergang t.b.v. het inspecteren en reinigen van een duiker t.h.v. Rijksweg A7, Bolsw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Van Doorn Geldermalsen B.V. te Geldermalsen, voor het tijdelijk afdammen van een watergang t.b.v. het inspecteren en reinigen van een duiker t.h.v. Rijksweg A7, Bolswar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4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749 tijdelijk afdammen van een watergang t.b.v. het inspecteren en reinigen van een duiker t.h.v. Rijksweg A7, Bolsward</meta:user-defined>
    <meta:user-defined meta:name="DCTERMS.W3CDTF/DCTERMS.available">2026-08-12</meta:user-defined>
    <meta:user-defined meta:name="DCTERMS.W3CDTF/OVERHEIDop.jaargang">2026</meta:user-defined>
    <meta:user-defined meta:name="OVERHEIDop.publicationIssue">21191</meta:user-defined>
    <meta:user-defined meta:name="OVERHEIDop.WsbID/DC.identifier">wsb-2026-21191</meta:user-defined>
    <meta:user-defined meta:name="OVERHEIDop.versieInformatie"/>
  </office:meta>
</office:document-meta>
</file>