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745 tijdelijk afdammen van een watergang en dichtzetten van een duiker t.b.v. reiniging en inspectie t.h.v. Waadseewei, Mar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6-08-2026 heeft het dagelijks bestuur van Wetterskip Fryslân een aanvraag ontvangen van Van Doorn Geldermalsen B.V. te Geldermalsen, voor het tijdelijk afdammen van een watergang en dichtzetten van een duiker t.b.v. reiniging en inspectie t.h.v. Waadseewei, Mars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46</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8745 tijdelijk afdammen van een watergang en dichtzetten van een duiker t.b.v. reiniging en inspectie t.h.v. Waadseewei, Marsum</meta:user-defined>
    <meta:user-defined meta:name="DCTERMS.W3CDTF/DCTERMS.available">2026-08-12</meta:user-defined>
    <meta:user-defined meta:name="DCTERMS.W3CDTF/OVERHEIDop.jaargang">2026</meta:user-defined>
    <meta:user-defined meta:name="OVERHEIDop.publicationIssue">21190</meta:user-defined>
    <meta:user-defined meta:name="OVERHEIDop.WsbID/DC.identifier">wsb-2026-21190</meta:user-defined>
    <meta:user-defined meta:name="OVERHEIDop.versieInformatie"/>
  </office:meta>
</office:document-meta>
</file>