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735 uitvoeren van diverse werkzaamheden t.b.v. het bouwrijp maken van uitbreidingsplan Hikkemieden t.h.v. De Koai, Wird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Stadskantoor Gemeente Leeuwarden te Leeuwarden, voor het uitvoeren van diverse werkzaamheden t.b.v. het bouwrijp maken van uitbreidingsplan Hikkemieden t.h.v. De Koai, Wird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45</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735 uitvoeren van diverse werkzaamheden t.b.v. het bouwrijp maken van uitbreidingsplan Hikkemieden t.h.v. De Koai, Wirdum</meta:user-defined>
    <meta:user-defined meta:name="DCTERMS.W3CDTF/DCTERMS.available">2026-08-12</meta:user-defined>
    <meta:user-defined meta:name="DCTERMS.W3CDTF/OVERHEIDop.jaargang">2026</meta:user-defined>
    <meta:user-defined meta:name="OVERHEIDop.publicationIssue">21188</meta:user-defined>
    <meta:user-defined meta:name="OVERHEIDop.WsbID/DC.identifier">wsb-2026-21188</meta:user-defined>
    <meta:user-defined meta:name="OVERHEIDop.versieInformatie"/>
  </office:meta>
</office:document-meta>
</file>