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rivier De Donge te Raamsdonksveer. </text:p>
      <text:section text:name="zakelijke-mededeling_id1-3-2" text:style-name="zakelijke-mededeling">
        <text:section text:name="zakelijke-mededeling-tekst_id1-3-2-1" text:style-name="zakelijke-mededeling-tekst">
          <text:section text:name="tekst_id1-3-2-1-1" text:style-name="tekst">
            <text:p text:style-name="common-al">Besluitnummer 1056013 ingevolge de Waterschapsverordening waterschap Brabantse Delta 2024 bekend gemaakt op 10 augustus 2026 voor het vervangen, plaatsen, hebben en onderhouden van scheepvaart verkeerstekens in (de zonering van en in het profiel van) een primaire waterkering (Kader 4) en in een overige waterkering (Kader 7) langs rivier De Donge; in, op of onder waterkeringen bij ons waterschap bekend als respectievelijk de primaire waterkering DWK00349 en de overige kering DWK00601 langs rivier De Donge te Raamsdonksveer.</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11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12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18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Woonplaats</meta:user-defined>
    <meta:user-defined meta:name="DC.title">Watervergunning van waterschap Brabantse Delta voor waterhuishoudkundige werkzaamheden ter hoogte van rivier De Donge te Raamsdonksveer.</meta:user-defined>
    <meta:user-defined meta:name="DCTERMS.W3CDTF/DCTERMS.available">2026-08-12</meta:user-defined>
    <meta:user-defined meta:name="DCTERMS.W3CDTF/OVERHEIDop.jaargang">2026</meta:user-defined>
    <meta:user-defined meta:name="OVERHEIDop.externeBijlage">Besluit 1056013|exb-2026-28506</meta:user-defined>
    <meta:user-defined meta:name="OVERHEIDop.externeBijlage">226-01433-01 d.d. 01-06-2026 (geanonimiseerd)|exb-2026-28507</meta:user-defined>
    <meta:user-defined meta:name="OVERHEIDop.externeBijlage">012605-SO-BG-01 d.d. 09-04-2026 (geanonimiseerd)|exb-2026-28508</meta:user-defined>
    <meta:user-defined meta:name="OVERHEIDop.externeBijlage">06521033592-A (geanonimiseerd)|exb-2026-28509</meta:user-defined>
    <meta:user-defined meta:name="OVERHEIDop.publicationIssue">21186</meta:user-defined>
    <meta:user-defined meta:name="OVERHEIDop.WsbID/DC.identifier">wsb-2026-21186</meta:user-defined>
    <meta:user-defined meta:name="OVERHEIDop.versieInformatie"/>
  </office:meta>
</office:document-meta>
</file>