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vergunning 2022132490 voor het dempen van een extra watergang en voor realiseren extra waterberging ter hoogte van de Korten Bruggert 39 te Eeth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verzoek ontvangen om een bestaande vergunning te wijzigen. De wijziging betreft vergunning 2022132490 voor het dempen van een extra watergang en voor realiseren extra waterberging ter hoogte van de Korten Bruggert 39 te Eethen 
</text:p>
            <text:p text:style-name="common-al">Zaaknummer: 333901
</text:p>
            <text:p text:style-name="common-al">DSO verzoeknummer: 2026052800331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18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33901</meta:user-defined>
    <meta:user-defined meta:name="DCTERMS.abstract">wijziging vergunning 2022132490 voor het dempen van een extra watergang en voor realiseren extra waterberging thv de Korten Bruggert 39 te Eeth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Waterschap Rivierenland - aanvraag omgevingsvergunning voor vergunning 2022132490 voor het dempen van een extra watergang en voor realiseren extra waterberging ter hoogte van de Korten Bruggert 39 te Eethen</meta:user-defined>
    <meta:user-defined meta:name="DCTERMS.W3CDTF/DCTERMS.available">2026-08-12</meta:user-defined>
    <meta:user-defined meta:name="DCTERMS.W3CDTF/OVERHEIDop.jaargang">2026</meta:user-defined>
    <meta:user-defined meta:name="OVERHEIDop.publicationIssue">21183</meta:user-defined>
    <meta:user-defined meta:name="OVERHEIDop.WsbID/DC.identifier">wsb-2026-21183</meta:user-defined>
    <meta:user-defined meta:name="OVERHEIDop.versieInformatie"/>
  </office:meta>
</office:document-meta>
</file>