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uitvoeren van onderhoudswerkzaamheden aan de beweegbare waterkeringen in de PanKan-spoortunnel onder het Pannerdensch Kanaal in Groessen</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7 augustus 2026 en geregistreerd onder zaaknummer DSO2026080601080.</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17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7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7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Kennisgeving aanvraag omgevingsvergunning voor het uitvoeren van onderhoudswerkzaamheden aan de beweegbare waterkeringen in de PanKan-spoortunnel onder het Pannerdensch Kanaal in Groessen</meta:user-defined>
    <meta:user-defined meta:name="DCTERMS.W3CDTF/DCTERMS.available">2026-08-11</meta:user-defined>
    <meta:user-defined meta:name="DCTERMS.W3CDTF/OVERHEIDop.jaargang">2026</meta:user-defined>
    <meta:user-defined meta:name="OVERHEIDop.publicationIssue">21172</meta:user-defined>
    <meta:user-defined meta:name="OVERHEIDop.WsbID/DC.identifier">wsb-2026-21172</meta:user-defined>
    <meta:user-defined meta:name="OVERHEIDop.versieInformatie"/>
  </office:meta>
</office:document-meta>
</file>