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aanleggen van verharding ter plaatse van de Peperdweg te Velddriel, Maasdriel sectie M nummer 631</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aanleggen van verharding ter plaatse van de Peperdweg te Velddriel, Maasdriel sectie M nummer 631 
</text:p>
            <text:p text:style-name="common-al">Zaaknummer: 342145
</text:p>
            <text:p text:style-name="common-al">DSO verzoeknummer: 2026080700484
</text:p>
            <text:p text:style-name="common-al">Ontvangst aanvraag: 07-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17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145</meta:user-defined>
    <meta:user-defined meta:name="DCTERMS.abstract">het aanleggen van verharding ter plaatse van de Peperdweg te Velddriel, Maasdriel sectie M nummer 63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Waterschap Rivierenland - aanvraag omgevingsvergunning voor het aanleggen van verharding ter plaatse van de Peperdweg te Velddriel, Maasdriel sectie M nummer 631</meta:user-defined>
    <meta:user-defined meta:name="DCTERMS.W3CDTF/DCTERMS.available">2026-08-11</meta:user-defined>
    <meta:user-defined meta:name="DCTERMS.W3CDTF/OVERHEIDop.jaargang">2026</meta:user-defined>
    <meta:user-defined meta:name="OVERHEIDop.publicationIssue">21171</meta:user-defined>
    <meta:user-defined meta:name="OVERHEIDop.WsbID/DC.identifier">wsb-2026-21171</meta:user-defined>
    <meta:user-defined meta:name="OVERHEIDop.versieInformatie"/>
  </office:meta>
</office:document-meta>
</file>