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Laan van Adrichem, gemeente Westland (De Li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294</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aanleggen, tijdelijk hebben en verwijderen van (hulp)objecten in de zone waterstaatswerk en de binnendijkse beschermingszone van een regionale waterkering voor de duur van maximaal drie maanden;</text:p>
              </text:list-item>
              <text:list-item text:style-override="id1-3-2-1-1-4-2">
                <text:number>•</text:number>
                <text:p text:style-name="al">tijdelijk onttrekken van 12 m² watervoerend oppervlak uit het hoofdpeilgebied van het boezemsysteem (BZM) voor de duur van maximaal drie maanden;</text:p>
              </text:list-item>
              <text:list-item text:style-override="id1-3-2-1-1-4-3">
                <text:number>•</text:number>
                <text:p text:style-name="al">tijdelijk onttrekken van 5 m² watervoerend oppervlak uit peilgebied 1 van de Oude Lierpolder   (PBS2013OLP) voor de duur van maximaal drie maanden;</text:p>
              </text:list-item>
              <text:list-item text:style-override="id1-3-2-1-1-4-4">
                <text:number>•</text:number>
                <text:p text:style-name="al">aanleggen en definitief hebben van objecten in de zone waterstaatswerk en de binnendijkse beschermingszone van een regionale waterkering;</text:p>
              </text:list-item>
              <text:list-item text:style-override="id1-3-2-1-1-4-5">
                <text:number>•</text:number>
                <text:p text:style-name="al">aanleggen en hebben van mantelbuizen in de zone waterstaatswerk en binnendijkse beschermingszone van een regionale waterkering;</text:p>
              </text:list-item>
              <text:list-item text:style-override="id1-3-2-1-1-4-6">
                <text:number>•</text:number>
                <text:p text:style-name="al">aanleggen en hebben van een definitieve oeverbescherming op de oeverlijn van primair polderwater met verankering in het theoretisch leggerprofiel van een regionale waterkering;</text:p>
              </text:list-item>
              <text:list-item text:style-override="id1-3-2-1-1-4-7">
                <text:number>•</text:number>
                <text:p text:style-name="al">aanleggen en hebben van bodembescherming in primair boezemwater ter hoogte van de boezemput</text:p>
              </text:list-item>
            </text:list>
            <text:p text:style-name="common-al">op de locatie ter hoogte Laan van Adrichem 20, gemeente Westland (De Lier).</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8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294</meta:user-defined>
    <dc:language>nl</dc:language>
    <meta:user-defined meta:name="OVERHEIDop.locatietype/OVERHEIDop.gebiedsmarkering">Adres</meta:user-defined>
    <meta:user-defined meta:name="DC.title">Hoogheemraadschap van Delfland – Omgevingsvergunning wateractiviteit – Laan van Adrichem, gemeente Westland (De Lier)</meta:user-defined>
    <meta:user-defined meta:name="DCTERMS.W3CDTF/DCTERMS.available">2026-08-11</meta:user-defined>
    <meta:user-defined meta:name="DCTERMS.W3CDTF/OVERHEIDop.jaargang">2026</meta:user-defined>
    <meta:user-defined meta:name="OVERHEIDop.externeBijlage">Z-26-150294 omgevingsvergunning wateractiviteit|exb-2026-28465</meta:user-defined>
    <meta:user-defined meta:name="OVERHEIDop.publicationIssue">21170</meta:user-defined>
    <meta:user-defined meta:name="OVERHEIDop.WsbID/DC.identifier">wsb-2026-21170</meta:user-defined>
    <meta:user-defined meta:name="OVERHEIDop.versieInformatie"/>
  </office:meta>
</office:document-meta>
</file>