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vervangen van de Schipbeekbrug en de Bolksbeekbrug in watergangen Schipbeek en Bolksbeek, nabij de Lochemseweg in Loche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vervangen van de Schipbeekbrug en Bolksbeekbrug in watergangen Schipbeek en Bolksbeek</text:p>
            <text:p text:style-name="common-al">Locatie: bij de N346 nabij Lochemseweg (ongenummerd) in Lochem</text:p>
            <text:p text:style-name="common-al">Zaaknummer: DSO2026062501385</text:p>
            <text:p text:style-name="common-al">Datum bekendmaking besluit: 7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16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6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6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wateractiviteit voor het vervangen van de Schipbeekbrug en de Bolksbeekbrug in watergangen Schipbeek en Bolksbeek, nabij de Lochemseweg in Lochem</meta:user-defined>
    <meta:user-defined meta:name="DCTERMS.W3CDTF/DCTERMS.available">2026-08-11</meta:user-defined>
    <meta:user-defined meta:name="DCTERMS.W3CDTF/OVERHEIDop.jaargang">2026</meta:user-defined>
    <meta:user-defined meta:name="OVERHEIDop.publicationIssue">21165</meta:user-defined>
    <meta:user-defined meta:name="OVERHEIDop.WsbID/DC.identifier">wsb-2026-21165</meta:user-defined>
    <meta:user-defined meta:name="OVERHEIDop.versieInformatie"/>
  </office:meta>
</office:document-meta>
</file>