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graven en verbreden van waterlopen en de aanleg van 2 tijdelijke dammen t.b.v. het bouwrijpmaken Bangert en Oosterpolder, fase 5b-zuid, in Blok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7-08-2026
				</text:p>
            <text:p text:style-name="common-al">
            <text:span text:style-name="nadrukvet"> Zaaknummer: </text:span> 2026051320763
				</text:p>
            <text:p text:style-name="common-al">
            <text:span text:style-name="nadrukvet"> Besluitkenmerk: </text:span> 99990000134610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1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51320763</meta:user-defined>
    <meta:user-defined meta:name="DCTERMS.abstract">het graven en verbreden van waterlopen en de aanleg van 2 tijdelijke dammen t.b.v. het bouwrijpmaken Bangert en Oosterpolder, fase 5b-zuid, in Blokker</meta:user-defined>
    <dc:language>nl</dc:language>
    <meta:user-defined meta:name="OVERHEIDop.locatietype/OVERHEIDop.gebiedsmarkering">Punt</meta:user-defined>
    <meta:user-defined meta:name="DC.title">Verleende vergunning voor het graven en verbreden van waterlopen en de aanleg van 2 tijdelijke dammen t.b.v. het bouwrijpmaken Bangert en Oosterpolder, fase 5b-zuid, in Blokk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21158</meta:user-defined>
    <meta:user-defined meta:name="OVERHEIDop.WsbID/DC.identifier">wsb-2026-21158</meta:user-defined>
    <meta:user-defined meta:name="OVERHEIDop.versieInformatie"/>
  </office:meta>
</office:document-meta>
</file>