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30935 voor  het aanleggen van een tijdelijke duiker die hemelwater afvoert naar de Hoofdvaart A4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het aanleggen van een tijdelijke duiker die hemelwater afvoert naar de Hoofdvaart A44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06-08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11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1038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30935 voor  het aanleggen van een tijdelijke duiker die hemelwater afvoert naar de Hoofdvaart A44.</meta:user-defined>
    <meta:user-defined meta:name="DCTERMS.W3CDTF/DCTERMS.available">2026-08-11</meta:user-defined>
    <meta:user-defined meta:name="DCTERMS.W3CDTF/OVERHEIDop.jaargang">2026</meta:user-defined>
    <meta:user-defined meta:name="OVERHEIDop.publicationIssue">21154</meta:user-defined>
    <meta:user-defined meta:name="OVERHEIDop.WsbID/DC.identifier">wsb-2026-21154</meta:user-defined>
    <meta:user-defined meta:name="OVERHEIDop.versieInformatie"/>
  </office:meta>
</office:document-meta>
</file>