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uitbreiden van de onderbemaling, het dempen en graven van waterlopen en de aanleg van een dam met duiker bij Durkweg 4 in Kwa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07-08-2026
				</text:p>
            <text:p text:style-name="common-al">
            <text:span text:style-name="nadrukvet"> Zaaknummer: </text:span> 2026021218596
				</text:p>
            <text:p text:style-name="common-al">
            <text:span text:style-name="nadrukvet"> Besluitkenmerk: </text:span> 99990000134420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15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5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21218596</meta:user-defined>
    <meta:user-defined meta:name="DCTERMS.abstract">het uitbreiden van de onderbemaling, het dempen en graven van waterlopen en de aanleg van een dam met duiker bij Durkweg 4 in Kwadij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uitbreiden van de onderbemaling, het dempen en graven van waterlopen en de aanleg van een dam met duiker bij Durkweg 4 in Kwadijk</meta:user-defined>
    <meta:user-defined meta:name="DCTERMS.W3CDTF/DCTERMS.available">2026-08-11</meta:user-defined>
    <meta:user-defined meta:name="DCTERMS.W3CDTF/OVERHEIDop.jaargang">2026</meta:user-defined>
    <meta:user-defined meta:name="OVERHEIDop.publicationIssue">21153</meta:user-defined>
    <meta:user-defined meta:name="OVERHEIDop.WsbID/DC.identifier">wsb-2026-21153</meta:user-defined>
    <meta:user-defined meta:name="OVERHEIDop.versieInformatie"/>
  </office:meta>
</office:document-meta>
</file>