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twerp Toekomstvisie 2050+ Hoogheemraadschap Hollands Noorderkwartier ter inzage</text:p>
      <text:section text:name="zakelijke-mededeling_id1-3-2" text:style-name="zakelijke-mededeling">
        <text:section text:name="zakelijke-mededeling-tekst_id1-3-2-1" text:style-name="zakelijke-mededeling-tekst">
          <text:section text:name="tekst_id1-3-2-1-1" text:style-name="tekst">
            <text:p text:style-name="common-al">Hoogheemraadschap Hollands Noorderkwartier (HHNK) heeft een nieuwe toekomstvisie ontwikkeld. De toekomstvisie 2050<text:span text:style-name="sup">+</text:span> geeft richting aan het waterbeheer in de komende decennia. Inwoners, bedrijven en organisaties kunnen daarom reageren en hun zienswijze op het ontwerp van de toekomstvisie indienen. </text:p>
            <text:p text:style-name="common-al">
            <text:span text:style-name="nadrukcur">Keuzes voor de toekomst </text:span>
          </text:p>
            <text:p text:style-name="common-al">De toekomstvisie schetst hoe HHNK samen met de omgeving wil omgaan met grote wateropgaven, zoals klimaatverandering, zeespiegelstijging en toenemende droogte en wateroverlast. </text:p>
            <text:p text:style-name="common-al">Water wordt steeds minder vanzelfsprekend. Het is niet meer mogelijk om alle risico’s overal te voorkomen. Daarom zet HHNK in op slimmer omgaan met water, duidelijke keuzes maken en samenwerking met inwoners, bedrijven en overheden. </text:p>
            <text:p text:style-name="common-al">
            <text:span text:style-name="nadrukcur">Water raakt iedereen </text:span>
          </text:p>
            <text:p text:style-name="common-al">De keuzes in de toekomstvisie gaan over onderwerpen die iedereen aangaan: </text:p>
            <text:list text:style-name="id1-3-2-1-1-7">
              <text:list-item text:style-override="id1-3-2-1-1-7-1">
                <text:number>1.</text:number>
                <text:p text:style-name="al">Waterveiligheid – hoe beschermen we ons tegen overstromingen en bereiden we ons beter voor? </text:p>
              </text:list-item>
              <text:list-item text:style-override="id1-3-2-1-1-7-2">
                <text:number>2.</text:number>
                <text:p text:style-name="al">Voldoende water – hoe gaan we om met droogte en verdeling van zoet water? </text:p>
              </text:list-item>
              <text:list-item text:style-override="id1-3-2-1-1-7-3">
                <text:number>3.</text:number>
                <text:p text:style-name="al">Gezond en schoon water – hoe houden we ons water schoon en geschikt voor mens en natuur? </text:p>
              </text:list-item>
              <text:list-item text:style-override="id1-3-2-1-1-7-4">
                <text:number>4.</text:number>
                <text:p text:style-name="al">Samenwerken – hoe zorgen we dat we deze opgaven samen aankunnen? </text:p>
              </text:list-item>
            </text:list>
            <text:p text:style-name="common-al">Alleen samen kunnen we zorgen dat onze regio ook in de toekomst veilig, leefbaar en prettig blijft om in te wonen en werken.</text:p>
            <text:p text:style-name="common-al">
            <text:span text:style-name="nadrukvet">Inzage</text:span>
          </text:p>
            <text:p text:style-name="common-al">Het ontwerp van de Toekomstvisie kunt u inzien door de bij deze elektronische bekendmaking gevoegde bijlage te openen. Kijk hiervoor links op deze pagina onder ‘Bekijk documenten’. Als u gebruik maakt van een mobiel apparaat, klap dan eerst het menu aan de linkerkant van het scherm uit om de documenten te kunnen inzien. Verder vindt u meer achtergrondinformatie over de Toekomstvisie op <text:a xlink:href="https://www.hhnk.nl/toekomstvisie-2050" xlink:type="simple">Toekomstvisie 2050+ | Hoogheemraadschap Hollands Noorderkwartier.</text:a></text:p>
            <text:p text:style-name="common-al">
            <text:span text:style-name="nadrukvet">Zienswijze</text:span>
          </text:p>
            <text:p text:style-name="common-al">Eenieder kan vanaf de dag waarop het ontwerp van de Toekomstvisie ter inzage is gelegd gedurende zes weken zienswijze(n) naar voren brengen bij het college van dijkgraaf en hoogheemraden van Hoogheemraadschap Hollands Noorderkwartier. Dit kan op de volgende manieren:</text:p>
            <text:list text:style-name="id1-3-2-1-1-13">
              <text:list-item text:style-override="id1-3-2-1-1-13-1">
                <text:number>1.</text:number>
                <text:p text:style-name="al">Digitaal, via het daarvoor bestemde webformulier op <text:a xlink:href="http://www.hhnk.nl/zienswijze" xlink:type="simple">wwwhhnk.nl/zienswijze</text:a>.</text:p>
              </text:list-item>
              <text:list-item text:style-override="id1-3-2-1-1-13-2">
                <text:number>2.</text:number>
                <text:p text:style-name="al">Schriftelijk per post. U stuurt uw zienswijze naar Hoogheemraadschap Hollands Noorderkwartier, Postbus 250, 1700 AG Heerhugowaard.</text:p>
              </text:list-item>
              <text:list-item text:style-override="id1-3-2-1-1-13-3">
                <text:number>3.</text:number>
                <text:p text:style-name="al">3. Mondeling. U kunt hiervoor een afspraak maken via 072-582 8282. Van uw zienswijze wordt een verslag gemaakt.</text:p>
              </text:list-item>
            </text:list>
            <text:p text:style-name="common-al">Het hoogheemraadschap beantwoordt alle ingebrachte zienswijzen in een Nota van inspraak. Deze wordt bij bekendmaking van het definitieve besluit (digitaal) gepubliceerd. In verband met de bescherming van persoonsgegevens worden zienswijzen in de Nota van inspraak geanonimiseerd.</text:p>
            <text:p text:style-name="common-al">De inspraakreacties kunnen aanleiding zijn om de Toekomstvisie 2050<text:span text:style-name="sup">+</text:span> aan te passen. Het algemeen bestuur van het hoogheemraadschap zal met een besluit de Toekomstvisie 2050<text:span text:style-name="sup">+</text:span> vaststellen.</text:p>
            <text:p text:style-name="common-al">
            <text:span text:style-name="nadrukvet">Informatie </text:span>
          </text:p>
            <text:p text:style-name="common-al">Heeft uw vragen over het ontwerp van de Toekomstvisie of de ter inzage legging? In dat geval kunt u ons mailen op tv2050@hhnk.nl of kunt u via 072-582 8282 contact opnemen met het team Strategie van de afdeling Bestuur, Directie en Strategie. Wij zullen uw vraag zo spoedig mogelijk beantwoor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1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Waterschap/DC.creator">Hoogheemraadschap Hollands Noorderkwartier</meta:user-defined>
    <meta:user-defined meta:name="OVERHEID.Informatietype/DC.type">officiële publicatie</meta:user-defined>
    <meta:user-defined meta:name="OVERHEIDop.Rubriek/DC.type">participatie</meta:user-defined>
    <meta:user-defined meta:name="OVERHEID.Waterschap/OVERHEID.authority">Hoogheemraadschap Hollands Noorderkwartier</meta:user-defined>
    <meta:user-defined meta:name="OVERHEID.Waterschap/DCTERMS.publisher">Hoogheemraadschap Hollands Noorderkwartier</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Ontwerp Toekomstvisie 2050+ Hoogheemraadschap Hollands Noorderkwartier ter inzage</meta:user-defined>
    <meta:user-defined meta:name="OVERHEIDop.datumEindeReactietermijn">2026-09-30</meta:user-defined>
    <meta:user-defined meta:name="OVERHEIDop.TilID/OVERHEIDop.terinzageleggingOP">til-2026-31759</meta:user-defined>
    <meta:user-defined meta:name="DCTERMS.W3CDTF/DCTERMS.available">2026-08-19</meta:user-defined>
    <meta:user-defined meta:name="DCTERMS.W3CDTF/OVERHEIDop.jaargang">2026</meta:user-defined>
    <meta:user-defined meta:name="OVERHEIDop.publicationIssue">21147</meta:user-defined>
    <meta:user-defined meta:name="OVERHEIDop.WsbID/DC.identifier">wsb-2026-21147</meta:user-defined>
    <meta:user-defined meta:name="OVERHEIDop.versieInformatie"/>
  </office:meta>
</office:document-meta>
</file>